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0BD000000BD56CFD3182E9D5328.png" manifest:media-type="image/png"/>
  <manifest:file-entry manifest:full-path="Pictures/10000001000000BD00000088E5FD96BC8F5BBF91.png" manifest:media-type="image/png"/>
  <manifest:file-entry manifest:full-path="Pictures/10000ED900000081000046D1DF897A2F757266D3.svg" manifest:media-type="image/svg+xml"/>
  <manifest:file-entry manifest:full-path="Pictures/10000EE2000015990000272D2721C1F50D292DB0.svg" manifest:media-type="image/svg+xml"/>
  <manifest:file-entry manifest:full-path="Pictures/100000010000000B0000000B5422D3F5DCE21F30.gif" manifest:media-type="image/gif"/>
  <manifest:file-entry manifest:full-path="Pictures/100011F9000003A0000003A0F052CCBBFC4574E5.svg" manifest:media-type="image/svg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/>
    <style:font-face style:name="Jost*" svg:font-family="Jost*"/>
    <style:font-face style:name="Liberation Mono" svg:font-family="'Liberation Mono'" style:font-family-generic="modern" style:font-pitch="fixed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imbus Sans" svg:font-family="'Nimbus Sans'" style:font-adornments="Gras" style:font-family-generic="swiss" style:font-pitch="variable"/>
    <style:font-face style:name="Nimbus Sans1" svg:font-family="'Nimbus Sans'" style:font-adornments="Italique" style:font-family-generic="swiss" style:font-pitch="variable"/>
    <style:font-face style:name="Nimbus Sans2" svg:font-family="'Nimbus Sans'" style:font-adornments="Normal" style:font-family-generic="swiss"/>
    <style:font-face style:name="Nimbus Sans3" svg:font-family="'Nimbus Sans'" style:font-adornments="Normal" style:font-family-generic="swiss" style:font-pitch="variable"/>
    <style:font-face style:name="NimbusSanL" svg:font-family="NimbusSanL"/>
    <style:font-face style:name="NimbusSanL1" svg:font-family="NimbusSanL" style:font-adornments="Normal" style:font-pitch="variable"/>
    <style:font-face style:name="NimbusSansL" svg:font-family="NimbusSansL" style:font-family-generic="swiss"/>
    <style:font-face style:name="OpenSymbol" svg:font-family="OpenSymbol" style:font-charset="x-symbol"/>
    <style:font-face style:name="OpenSymbol1" svg:font-family="OpenSymbol" style:font-adornments="Normal" style:font-pitch="variable" style:font-charset="x-symbol"/>
    <style:font-face style:name="OpenSymbol2" svg:font-family="OpenSymbol" style:font-adornments="Normal" style:font-pitch="variable"/>
    <style:font-face style:name="OpenSymbol3" svg:font-family="OpenSymbol" style:font-adornments="Regular" style:font-charset="x-symbol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Text_20_body">
      <style:text-properties officeooo:rsid="0032ce1d" officeooo:paragraph-rsid="0032ce1d"/>
    </style:style>
    <style:style style:name="P2" style:family="paragraph" style:parent-style-name="Frame_20_contents">
      <style:text-properties officeooo:rsid="003bebf4" officeooo:paragraph-rsid="003bebf4"/>
    </style:style>
    <style:style style:name="P3" style:family="paragraph" style:parent-style-name="Frame_20_contents">
      <style:text-properties officeooo:rsid="003bebf4" officeooo:paragraph-rsid="003d88f4"/>
    </style:style>
    <style:style style:name="P4" style:family="paragraph" style:parent-style-name="Frame_20_contents">
      <style:text-properties officeooo:rsid="003bebf4" officeooo:paragraph-rsid="006792aa"/>
    </style:style>
    <style:style style:name="P5" style:family="paragraph" style:parent-style-name="Frame_20_contents">
      <style:text-properties officeooo:paragraph-rsid="003d92a1"/>
    </style:style>
    <style:style style:name="P6" style:family="paragraph" style:parent-style-name="Frame_20_contents">
      <style:text-properties officeooo:paragraph-rsid="006792aa"/>
    </style:style>
    <style:style style:name="P7" style:family="paragraph" style:parent-style-name="Heading_20_1">
      <style:text-properties officeooo:paragraph-rsid="006b07dc"/>
    </style:style>
    <style:style style:name="P8" style:family="paragraph" style:parent-style-name="Sender" style:master-page-name="First_20_Page">
      <style:paragraph-properties style:page-number="auto"/>
    </style:style>
    <style:style style:name="P9" style:family="paragraph" style:parent-style-name="Heading_20_1">
      <style:text-properties officeooo:rsid="00787d60" officeooo:paragraph-rsid="00787d60"/>
    </style:style>
    <style:style style:name="P10" style:family="paragraph" style:parent-style-name="Heading_20_2">
      <style:text-properties officeooo:rsid="006f8e56" officeooo:paragraph-rsid="006f8e56"/>
    </style:style>
    <style:style style:name="P11" style:family="paragraph" style:parent-style-name="Heading_20_2">
      <style:text-properties officeooo:rsid="0070fb02" officeooo:paragraph-rsid="0070fb02"/>
    </style:style>
    <style:style style:name="P12" style:family="paragraph" style:parent-style-name="Heading_20_2">
      <style:text-properties fo:language="en" fo:country="US" officeooo:rsid="00614c2a" officeooo:paragraph-rsid="00787d60"/>
    </style:style>
    <style:style style:name="P13" style:family="paragraph" style:parent-style-name="Heading_20_2">
      <style:text-properties fo:language="en" fo:country="US" officeooo:paragraph-rsid="00787d60"/>
    </style:style>
    <style:style style:name="P14" style:family="paragraph" style:parent-style-name="Heading_20_3">
      <style:text-properties officeooo:paragraph-rsid="006f8e56"/>
    </style:style>
    <style:style style:name="P15" style:family="paragraph" style:parent-style-name="List_20_1" style:list-style-name="List_20_4">
      <style:text-properties officeooo:rsid="0033e04e" officeooo:paragraph-rsid="0033e04e"/>
    </style:style>
    <style:style style:name="P16" style:family="paragraph" style:parent-style-name="List_20_1" style:list-style-name="List_20_4">
      <style:text-properties officeooo:rsid="0033e04e" officeooo:paragraph-rsid="006b07dc"/>
    </style:style>
    <style:style style:name="P17" style:family="paragraph" style:parent-style-name="Numbering_20_1" style:list-style-name="Numbering_20_123"/>
    <style:style style:name="P18" style:family="paragraph" style:parent-style-name="Numbering_20_1" style:list-style-name="Numbering_20_123">
      <style:text-properties officeooo:paragraph-rsid="007c9e85"/>
    </style:style>
    <style:style style:name="P19" style:family="paragraph" style:parent-style-name="Numbering_20_1" style:list-style-name="Numbering_20_123">
      <style:text-properties officeooo:rsid="006bffdf" officeooo:paragraph-rsid="006bffdf"/>
    </style:style>
    <style:style style:name="P20" style:family="paragraph" style:parent-style-name="Numbering_20_1" style:list-style-name="List_20_4">
      <style:text-properties officeooo:rsid="006bffdf" officeooo:paragraph-rsid="006f8e56"/>
    </style:style>
    <style:style style:name="P21" style:family="paragraph" style:parent-style-name="Subtitle">
      <style:text-properties officeooo:paragraph-rsid="00764cef"/>
    </style:style>
    <style:style style:name="P22" style:family="paragraph" style:parent-style-name="Text_20_body">
      <style:text-properties officeooo:rsid="0032ce1d" officeooo:paragraph-rsid="006f8e56"/>
    </style:style>
    <style:style style:name="P23" style:family="paragraph" style:parent-style-name="Text_20_body">
      <style:text-properties officeooo:rsid="0070fb02" officeooo:paragraph-rsid="0070fb02"/>
    </style:style>
    <style:style style:name="P24" style:family="paragraph" style:parent-style-name="Text_20_body">
      <style:text-properties officeooo:rsid="0070fb02" officeooo:paragraph-rsid="007197bd"/>
    </style:style>
    <style:style style:name="P25" style:family="paragraph" style:parent-style-name="Text_20_body">
      <style:text-properties officeooo:rsid="0070fb02" officeooo:paragraph-rsid="00764cef"/>
    </style:style>
    <style:style style:name="P26" style:family="paragraph" style:parent-style-name="Text_20_body">
      <style:text-properties officeooo:paragraph-rsid="007197bd"/>
    </style:style>
    <style:style style:name="P27" style:family="paragraph" style:parent-style-name="Text_20_body">
      <style:text-properties officeooo:rsid="0073550e" officeooo:paragraph-rsid="0073550e"/>
    </style:style>
    <style:style style:name="P28" style:family="paragraph" style:parent-style-name="Text_20_body">
      <style:text-properties officeooo:rsid="0074fca4" officeooo:paragraph-rsid="0074fca4"/>
    </style:style>
    <style:style style:name="P29" style:family="paragraph" style:parent-style-name="Text_20_body">
      <style:text-properties fo:language="en" fo:country="US" officeooo:rsid="00614c2a" officeooo:paragraph-rsid="00787d60"/>
    </style:style>
    <style:style style:name="P30" style:family="paragraph" style:parent-style-name="Text_20_body">
      <style:text-properties officeooo:rsid="00807489" officeooo:paragraph-rsid="0079d610"/>
    </style:style>
    <style:style style:name="P31" style:family="paragraph" style:parent-style-name="Text_20_body">
      <style:text-properties officeooo:rsid="00614c2a" officeooo:paragraph-rsid="00787d60"/>
    </style:style>
    <style:style style:name="P32" style:family="paragraph" style:parent-style-name="Text_20_body">
      <style:text-properties officeooo:paragraph-rsid="00787d60"/>
    </style:style>
    <style:style style:name="P33" style:family="paragraph" style:parent-style-name="Text_20_body">
      <style:text-properties officeooo:rsid="007b4826" officeooo:paragraph-rsid="007b4826"/>
    </style:style>
    <style:style style:name="P34" style:family="paragraph" style:parent-style-name="Text_20_body">
      <style:text-properties officeooo:paragraph-rsid="007c9e85"/>
    </style:style>
    <style:style style:name="T1" style:family="text">
      <style:text-properties officeooo:rsid="0038ddea"/>
    </style:style>
    <style:style style:name="T2" style:family="text">
      <style:text-properties officeooo:rsid="0010eaaf"/>
    </style:style>
    <style:style style:name="T3" style:family="text">
      <style:text-properties officeooo:rsid="003bebf4"/>
    </style:style>
    <style:style style:name="T4" style:family="text">
      <style:text-properties style:font-name="Nimbus Sans3" fo:font-size="11pt"/>
    </style:style>
    <style:style style:name="T5" style:family="text">
      <style:text-properties style:font-name="Nimbus Sans3" fo:font-size="11pt" officeooo:rsid="003bebf4"/>
    </style:style>
    <style:style style:name="T6" style:family="text">
      <style:text-properties officeooo:rsid="003fb6d6"/>
    </style:style>
    <style:style style:name="T7" style:family="text">
      <style:text-properties officeooo:rsid="0051af52"/>
    </style:style>
    <style:style style:name="T8" style:family="text">
      <style:text-properties officeooo:rsid="0061a9bd"/>
    </style:style>
    <style:style style:name="T9" style:family="text">
      <style:text-properties officeooo:rsid="00645e5a"/>
    </style:style>
    <style:style style:name="T10" style:family="text">
      <style:text-properties officeooo:rsid="00666926"/>
    </style:style>
    <style:style style:name="T11" style:family="text">
      <style:text-properties style:font-name-asian="Nimbus Sans2" style:font-name-complex="Nimbus Sans2"/>
    </style:style>
    <style:style style:name="T12" style:family="text">
      <style:text-properties officeooo:rsid="0069257f"/>
    </style:style>
    <style:style style:name="T13" style:family="text">
      <style:text-properties style:text-outline="false" style:text-line-through-style="none" style:text-line-through-type="none" style:font-name="FreeSans" fo:font-size="13pt" fo:font-style="normal" fo:text-shadow="none" style:text-underline-style="none" fo:font-weight="normal" style:font-size-asian="13pt" style:font-style-asian="normal" style:font-weight-asian="normal" style:text-emphasize="none"/>
    </style:style>
    <style:style style:name="T14" style:family="text">
      <style:text-properties officeooo:rsid="006b07dc"/>
    </style:style>
    <style:style style:name="T15" style:family="text">
      <style:text-properties officeooo:rsid="006c47e9"/>
    </style:style>
    <style:style style:name="T16" style:family="text">
      <style:text-properties officeooo:rsid="006f8e56"/>
    </style:style>
    <style:style style:name="T17" style:family="text">
      <style:text-properties officeooo:rsid="0070fb02"/>
    </style:style>
    <style:style style:name="T18" style:family="text">
      <style:text-properties officeooo:rsid="007f3eec"/>
    </style:style>
    <style:style style:name="T19" style:family="text">
      <style:text-properties officeooo:rsid="0073550e"/>
    </style:style>
    <style:style style:name="T20" style:family="text">
      <style:text-properties officeooo:rsid="0058c6e5"/>
    </style:style>
    <style:style style:name="T21" style:family="text">
      <style:text-properties officeooo:rsid="007f641e"/>
    </style:style>
    <style:style style:name="T22" style:family="text">
      <style:text-properties officeooo:rsid="0074fca4"/>
    </style:style>
    <style:style style:name="T23" style:family="text">
      <style:text-properties style:text-position="super 58%"/>
    </style:style>
    <style:style style:name="T24" style:family="text">
      <style:text-properties style:text-position="super 58%" fo:language="en" fo:country="US" officeooo:rsid="007c9e85"/>
    </style:style>
    <style:style style:name="T25" style:family="text">
      <style:text-properties style:text-position="0% 100%"/>
    </style:style>
    <style:style style:name="T26" style:family="text">
      <style:text-properties officeooo:rsid="00764cef"/>
    </style:style>
    <style:style style:name="T27" style:family="text">
      <style:text-properties officeooo:rsid="00774c36"/>
    </style:style>
    <style:style style:name="T28" style:family="text">
      <style:text-properties fo:language="en" fo:country="US"/>
    </style:style>
    <style:style style:name="T29" style:family="text">
      <style:text-properties fo:language="en" fo:country="US" officeooo:rsid="008364b2"/>
    </style:style>
    <style:style style:name="T30" style:family="text">
      <style:text-properties fo:language="en" fo:country="US" officeooo:rsid="00830085"/>
    </style:style>
    <style:style style:name="T31" style:family="text">
      <style:text-properties fo:language="en" fo:country="US" officeooo:rsid="00614c2a"/>
    </style:style>
    <style:style style:name="T32" style:family="text">
      <style:text-properties fo:language="en" fo:country="US" officeooo:rsid="0062e46e"/>
    </style:style>
    <style:style style:name="T33" style:family="text">
      <style:text-properties fo:language="en" fo:country="US" officeooo:rsid="0070fb02"/>
    </style:style>
    <style:style style:name="T34" style:family="text">
      <style:text-properties fo:language="en" fo:country="US" officeooo:rsid="00787d60"/>
    </style:style>
    <style:style style:name="T35" style:family="text">
      <style:text-properties fo:language="en" fo:country="US" officeooo:rsid="0074fca4"/>
    </style:style>
    <style:style style:name="T36" style:family="text">
      <style:text-properties fo:language="en" fo:country="US" officeooo:rsid="0079d610"/>
    </style:style>
    <style:style style:name="T37" style:family="text">
      <style:text-properties fo:language="en" fo:country="US" officeooo:rsid="007c9e85"/>
    </style:style>
    <style:style style:name="T38" style:family="text">
      <style:text-properties fo:language="en" fo:country="US" officeooo:rsid="0051af52"/>
    </style:style>
    <style:style style:name="T39" style:family="text">
      <style:text-properties fo:language="en" fo:country="US" officeooo:rsid="007e6118"/>
    </style:style>
    <style:style style:name="T40" style:family="text">
      <style:text-properties officeooo:rsid="007c9e85"/>
    </style:style>
    <style:style style:name="fr1" style:family="graphic" style:parent-style-name="Frame">
      <style:graphic-properties style:vertical-pos="from-top" style:vertical-rel="page" style:horizontal-pos="from-left" style:horizontal-rel="page" fo:padding-left="0cm" fo:padding-right="0.15cm" fo:padding-top="0.15cm" fo:padding-bottom="0.15cm" fo:border="none" draw:wrap-influence-on-position="once-concurrent" loext:allow-overlap="true">
        <style:columns fo:column-count="2" fo:column-gap="0.497cm">
          <style:column-sep style:width="0.009cm" style:color="#ad390e" style:height="100%" style:style="solid"/>
          <style:column style:rel-width="32767*" fo:start-indent="0cm" fo:end-indent="0.248cm"/>
          <style:column style:rel-width="32768*" fo:start-indent="0.248cm" fo:end-indent="0cm"/>
        </style:columns>
      </style:graphic-properties>
    </style:style>
    <style:style style:name="fr2" style:family="graphic" style:parent-style-name="Graphics">
      <style:graphic-properties style:vertical-pos="top" style:vertical-rel="paragraph" style:horizontal-pos="right" style:horizontal-rel="paragraph" style:mirror="none" fo:clip="rect(0cm, 0cm, 0cm, 0cm)" draw:luminance="0%" draw:contrast="0%" draw:red="0%" draw:green="0%" draw:blue="0%" draw:gamma="100%" draw:color-inversion="false" draw:image-opacity="100%" draw:color-mode="standard" loext:decorative="true"/>
    </style:style>
    <style:style style:name="fr3" style:family="graphic" style:parent-style-name="photo">
      <style:graphic-properties style:protect="size position" style:vertical-pos="from-top" style:vertical-rel="page-content" style:horizontal-pos="from-left" style:horizontal-rel="page-content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fo:background-color="transparent" style:editable="false">
        <style:columns fo:column-count="1" fo:column-gap="0cm"/>
        <style:background-image xlink:href="Pictures/10000ED900000081000046D1DF897A2F757266D3.svg" xlink:type="simple" xlink:actuate="onLoad" style:position="top left" style:repeat="no-repeat"/>
      </style:section-properties>
    </style:style>
  </office:automatic-styles>
  <office:body>
    <office:text text:use-soft-page-breaks="true">
      <office:forms form:automatic-focus="false" form:apply-design-mode="false"/>
      <text:variable-decls>
        <text:variable-decl office:value-type="string" text:name="Prénom"/>
        <text:variable-decl office:value-type="string" text:name="Nom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Niveaux et autres infos" text:anchor-type="page" text:anchor-page-number="1" svg:x="2.02cm" svg:y="23.68cm" svg:width="17cm" svg:height="4.001cm" draw:z-index="1">
        <draw:text-box>
          <text:p text:style-name="contenu_20_de_20_cadre_20_titres">Informatique</text:p>
          <text:p text:style-name="P3">Logiciel 1<text:tab/><text:span text:style-name="Numbering_20_Symbols">●●●●</text:span></text:p>
          <text:p text:style-name="P3">Logiciel 2<text:tab/><text:span text:style-name="Numbering_20_Symbols">●●●○</text:span></text:p>
          <text:p text:style-name="P4">Logiciel 3<text:tab/><text:span text:style-name="Numbering_20_Symbols"><text:span text:style-name="T11">●●○○</text:span></text:span></text:p>
          <text:p text:style-name="P3">Logiciel 4<text:tab/><text:span text:style-name="Numbering_20_Symbols">●○○○</text:span></text:p>
          <text:p text:style-name="P5"/>
          <text:p text:style-name="contenu_20_de_20_cadre_20_titres">Langues</text:p>
          <text:p text:style-name="P6"><text:span text:style-name="T5">Langue</text:span><text:span text:style-name="T3"> 1<text:tab/></text:span><text:span text:style-name="Numbering_20_Symbols"><text:span text:style-name="T3">●●●●</text:span></text:span></text:p>
          <text:p text:style-name="P4"><text:span text:style-name="T4">Langue</text:span> 2<text:tab/><text:span text:style-name="Numbering_20_Symbols"><text:span text:style-name="T11">●●●○</text:span></text:span></text:p>
          <text:p text:style-name="P4"><text:span text:style-name="T4">Langue</text:span> 3<text:tab/><text:span text:style-name="Numbering_20_Symbols"><text:span text:style-name="T11">●●○○</text:span></text:span></text:p>
          <text:p text:style-name="P4"><text:span text:style-name="T4">Langue</text:span> 4<text:tab/><text:span text:style-name="Numbering_20_Symbols"><text:span text:style-name="T11">●○○○</text:span></text:span></text:p>
          <text:p text:style-name="P2"/>
        </draw:text-box>
      </draw:frame>
      <draw:frame draw:style-name="fr3" draw:name="Photo du CV" text:anchor-type="page" text:anchor-page-number="1" svg:x="0.131cm" svg:y="0.199cm" svg:width="3cm" svg:height="3cm" draw:z-index="0">
        <draw:image xlink:href="Pictures/10000001000000BD000000BD56CFD3182E9D5328.png" xlink:type="simple" xlink:show="embed" xlink:actuate="onLoad" draw:mime-type="image/png"/>
      </draw:frame>
      <text:section text:style-name="Sect1" text:name="entête">
        <text:p text:style-name="P8"><text:span text:style-name="T6"><text:variable-input text:name="Prénom" text:description="Saisir le prénom" office:value-type="string">prénom</text:variable-input></text:span><text:span text:style-name="T6"><text:s/></text:span><text:variable-input text:name="Nom" text:description="Saisir le nom" office:value-type="string">nom</text:variable-input><text:span text:style-name="Character_20_style"><text:s/></text:span><text:span text:style-name="Character_20_style"><text:span text:style-name="T12">(expéditeur/sender)</text:span></text:span></text:p>
        <text:p text:style-name="Text_20_body_20_indent"><text:span text:style-name="T12">Contact (</text:span><text:span text:style-name="T8">Retrait de corps de texte/</text:span>Text Body Indent<text:span text:style-name="T19">)</text:span></text:p>
        <text:h text:style-name="Title" text:outline-level="1"><text:bookmark-start text:name="__RefHeading___Toc1864_3329371293"/><text:title>Job (remplir le champ Titre des Propriétés du Fichier/Fill the field Title in the Properties of the File)</text:title><text:bookmark-end text:name="__RefHeading___Toc1864_3329371293"/></text:h>
        <text:h text:style-name="P21" text:outline-level="1">Objectifs Sous-titre/Subtitle</text:h>
      </text:section>
      <text:section text:style-name="Sect2" text:name="expérience professionnelle">
        <text:h text:style-name="Heading_20_1" text:outline-level="1"><text:span text:style-name="T14">Titre 1 / Heading 1 </text:span><text:span text:style-name="T19">+ </text:span><text:span text:style-name="T14">tabulation</text:span><text:span text:style-name="T2"><text:tab/></text:span></text:h>
        <text:h text:style-name="P10" text:outline-level="2">Titre 2 (Heading 2)</text:h>
        <text:h text:style-name="Heading_20_3" text:outline-level="3"><text:span text:style-name="T9">Titre </text:span><text:span text:style-name="T16">3</text:span><text:span text:style-name="T9"> (Heading </text:span><text:span text:style-name="T16">3</text:span><text:span text:style-name="T9">)</text:span><text:tab/><text:span text:style-name="T14">tabulation</text:span></text:h>
        <text:p text:style-name="P1">Corps de texte / <text:span text:style-name="T14">Text Body</text:span></text:p>
        <text:list xml:id="list1718323924" text:style-name="List_20_4">
          <text:list-item>
            <text:p text:style-name="P15">Liste 1 / <text:span text:style-name="T14">List 1</text:span></text:p>
          </text:list-item>
        </text:list>
        <text:list xml:id="list3317427070" text:style-name="Numbering_20_123">
          <text:list-item>
            <text:p text:style-name="P19">Liste numérotée 1 / Numbering 1</text:p>
          </text:list-item>
        </text:list>
        <text:section text:style-name="Sect2" text:name="formation">
          <text:h text:style-name="P7" text:outline-level="1"><text:span text:style-name="T14">Titre 1 / Heading 1</text:span><text:span text:style-name="T19">+ </text:span><text:span text:style-name="T14">tabulation</text:span><text:span text:style-name="T2"><text:tab/></text:span></text:h>
          <text:h text:style-name="P10" text:outline-level="2">Titre 2 (Heading 2)</text:h>
          <text:h text:style-name="P14" text:outline-level="3"><text:span text:style-name="T9">Titre </text:span><text:span text:style-name="T16">3</text:span><text:span text:style-name="T9"> (Heading </text:span><text:span text:style-name="T16">3</text:span><text:span text:style-name="T9">)</text:span><text:tab/><text:span text:style-name="T14">tabulation</text:span></text:h>
          <text:p text:style-name="P22">Corps de texte / <text:span text:style-name="T14">Text Body</text:span></text:p>
          <text:list text:continue-list="list1718323924" text:style-name="List_20_4">
            <text:list-item>
              <text:p text:style-name="P16">Liste 1 / <text:span text:style-name="T14">List 1</text:span></text:p>
            </text:list-item>
            <text:list-item>
              <text:p text:style-name="P20">Liste numérotée 1 / Numbering 1</text:p>
            </text:list-item>
          </text:list>
        </text:section>
        <text:section text:style-name="Sect1" text:name="autres informations">
          <text:h text:style-name="P7" text:outline-level="1"><text:soft-page-break/><text:span text:style-name="T15">Le modèle</text:span><text:tab/></text:h>
          <text:h text:style-name="Heading_20_2" text:outline-level="2">Structure du modèle</text:h>
          <text:p text:style-name="P23"><text:span text:style-name="Emphasis">Police </text:span>: NimbusSanL, texte (pas essentielle) OpenSymbol (puces et autres)</text:p>
          <text:p text:style-name="Text_20_body"><text:span text:style-name="Emphasis"><text:span text:style-name="T17">D</text:span></text:span><text:span text:style-name="Emphasis">eux pages</text:span> : Première page et Style de page par défaut.</text:p>
          <text:p text:style-name="P24"><text:span text:style-name="Emphasis">Champs </text:span>: champs de saisie pour les noms et prénoms, champ Titre à remplir dans les Propriétés du Fichier (son contenu se retrouve dans les pieds de page suivante), Date, numéro de page et nombre de pages.</text:p>
          <text:p text:style-name="P26"><text:span text:style-name="Emphasis"><text:span text:style-name="T18">Indicateurs de niveaux</text:span></text:span><text:span text:style-name="T18"> :</text:span> Unicode<text:span text:style-name="Strong_20_Emphasis"> </text:span><text:span text:style-name="Strong_20_Emphasis"><text:span text:style-name="T17">25cf </text:span></text:span><text:span text:style-name="Strong_20_Emphasis">●</text:span><text:span text:style-name="Strong_20_Emphasis"><text:span text:style-name="T10"> </text:span></text:span><text:s/>et <text:span text:style-name="T17">25cb ○. </text:span></text:p>
          <text:p text:style-name="P27">Chaque partie qui commence par un Titre 1 est dans une section, <text:span text:style-name="T22">ce qui donne la mise en forme.</text:span></text:p>
          <text:h text:style-name="P11" text:outline-level="2">Styles</text:h>
          <text:p text:style-name="P25"><text:span text:style-name="Strong_20_Emphasis">Paragraphes </text:span><text:span text:style-name="Strong_20_Emphasis"><text:span text:style-name="T19">(dans l’ordre d’apparition)</text:span></text:span> : Expéditeur (identité), <text:span text:style-name="T8">Retrait de corps de texte</text:span> (<text:span text:style-name="T18">coordonnées), Titre principal (poste), </text:span><text:span text:style-name="T20">Sous-titre (objectifs), Titre 1, Titre 2, </text:span><text:span text:style-name="T22">Titre 3, Corps de texte</text:span><text:span text:style-name="T20">, </text:span><text:span text:style-name="T18">Liste 1</text:span><text:span text:style-name="T20">, </text:span><text:span text:style-name="T18">Liste </text:span><text:span text:style-name="T22">numérotée 1,</text:span><text:span text:style-name="T20"> </text:span><text:span text:style-name="T21">Pied de page</text:span><text:span text:style-name="T20">.</text:span></text:p>
          <text:p text:style-name="P28"><text:span text:style-name="Strong_20_Emphasis">Cadre de 1</text:span><text:span text:style-name="Strong_20_Emphasis"><text:span text:style-name="T23">re</text:span></text:span><text:span text:style-name="Strong_20_Emphasis"> page</text:span> : contenu de cadre titre (personnalisé) et Contenu de cadre.</text:p>
          <text:p text:style-name="P28"><text:span text:style-name="Strong_20_Emphasis">Caractères </text:span>: <text:span text:style-name="Numbering_20_Symbols">Caractères de numérotation</text:span>, <text:span text:style-name="Bullet_20_Symbols">Puces</text:span>, <text:span text:style-name="Strong_20_Emphasis">Accentuation forte</text:span>, <text:span text:style-name="Emphasis">Accentuation</text:span>, <text:span text:style-name="Internet_20_link">Lien internet</text:span>, <text:span text:style-name="Visited_20_Internet_20_Link">Lien internet visité</text:span>.</text:p>
          <text:h text:style-name="Heading_20_2" text:outline-level="2">Adapter, modifier le modèle</text:h>
          <text:list text:continue-list="list3317427070" text:style-name="Numbering_20_123">
            <text:list-item text:start-value="1">
              <text:p text:style-name="P17"><text:span text:style-name="Strong_20_Emphasis"><text:span text:style-name="T26">P</text:span></text:span><text:span text:style-name="Strong_20_Emphasis">hoto :</text:span> clic droit, remplacer. Elle fait 3 cm sur 3 <text:span text:style-name="T26">cm, elle doit être carrée.</text:span></text:p>
            </text:list-item>
            <text:list-item>
              <text:p text:style-name="P17"><draw:frame draw:style-name="fr2" draw:name="Aperçu" text:anchor-type="paragraph" svg:width="5.001cm" svg:height="3.6cm" draw:z-index="2"><draw:image xlink:href="Pictures/10000001000000BD00000088E5FD96BC8F5BBF91.png" xlink:type="simple" xlink:show="embed" xlink:actuate="onLoad" draw:mime-type="image/png"/></draw:frame><text:span text:style-name="Strong_20_Emphasis"><text:span text:style-name="T26">F</text:span></text:span><text:span text:style-name="Strong_20_Emphasis">ormes : </text:span>dans le fichier « biscuits pour cv ambre.odg ». <text:span text:style-name="T27">L</text:span>es exporter individuellement en svg, les réimporter dans la configuration du style. Le bas de la flèche de première page devrait être visible, <text:span text:style-name="T7">mais pas sur le texte de la première section</text:span>. Si le texte des objectifs n’est pas assez long, modifier la hauteur dans le style de la page.</text:p>
            </text:list-item>
          </text:list>
        </text:section>
        <text:h text:style-name="P9" text:outline-level="1">The template</text:h>
        <text:h text:style-name="P13" text:outline-level="2">Structure</text:h>
        <text:p text:style-name="P32"><text:span text:style-name="Strong_20_Emphasis"><text:span text:style-name="T28">Font</text:span></text:span><text:span text:style-name="T28">: </text:span><text:span text:style-name="T33">NimbusSanL, text </text:span><text:span text:style-name="T28">(not critical) </text:span><text:span text:style-name="T34">&amp; </text:span><text:span text:style-name="T33">OpenSymbol (</text:span><text:span text:style-name="T34">bullet and so on</text:span><text:span text:style-name="T33">)</text:span></text:p>
        <text:p text:style-name="P32"><text:soft-page-break/><text:span text:style-name="Strong_20_Emphasis"><text:span text:style-name="T28">Pages</text:span></text:span><text:span text:style-name="T28">: First Page and Default Page Style.</text:span></text:p>
        <text:p text:style-name="P32"><text:span text:style-name="Strong_20_Emphasis"><text:span text:style-name="T28">Fields</text:span></text:span><text:span text:style-name="T28">: </text:span><text:span text:style-name="T29">Input fields (name and surname) </text:span><text:span text:style-name="T28">Title for the </text:span><text:span text:style-name="T30">job</text:span><text:span text:style-name="T28"> sought, fill in the field Title → File &gt; Properties (it is found in the footer of the following pages), date, </text:span><text:span text:style-name="T29">page number</text:span><text:span text:style-name="T28"> and pag</text:span><text:span text:style-name="T29">es.</text:span></text:p>
        <text:p text:style-name="P30"><text:span text:style-name="Strong_20_Emphasis"><text:span text:style-name="T28">Level indicators:</text:span></text:span><text:span text:style-name="T28"> Unicode</text:span><text:span text:style-name="Strong_20_Emphasis"><text:span text:style-name="T28"> </text:span></text:span><text:span text:style-name="Strong_20_Emphasis"><text:span text:style-name="T33">25cf </text:span></text:span><text:span text:style-name="Strong_20_Emphasis"><text:span text:style-name="T28">●</text:span></text:span><text:span text:style-name="T28"> et </text:span><text:span text:style-name="T33">25cb ○.</text:span></text:p>
        <text:p text:style-name="P33"><text:span text:style-name="T33">E</text:span><text:span text:style-name="T28">ach part (Heading 1) is in a section to have the orange line on the left (the circle is given by the style of Heading 1).</text:span></text:p>
        <text:h text:style-name="P12" text:outline-level="2">Styles</text:h>
        <text:p text:style-name="Text_20_body"><text:span text:style-name="Strong_20_Emphasis"><text:span text:style-name="T28">Paragraphs</text:span></text:span><text:span text:style-name="T28">: (in order of appearance) Sender (name), Text Body Indent (contact data), Title (job sought), Subtitle (goals), Heading 1, Heading 2, Heading 3, Text Body, List 1, </text:span><text:span text:style-name="T37">Numbering 1</text:span><text:span text:style-name="T28">, <text:s/>Footer.</text:span></text:p>
        <text:p text:style-name="P34"><text:span text:style-name="Strong_20_Emphasis"><text:span text:style-name="T28">Frames </text:span></text:span><text:span text:style-name="Strong_20_Emphasis"><text:span text:style-name="T37">(1</text:span></text:span><text:span text:style-name="Strong_20_Emphasis"><text:span text:style-name="T24">st</text:span></text:span><text:span text:style-name="Strong_20_Emphasis"><text:span text:style-name="T37"> page)</text:span></text:span><text:span text:style-name="T28">: customized style “</text:span><text:span text:style-name="T35">contenu de cadre titre” </text:span><text:span text:style-name="T36">(heading), and frame Contents.</text:span></text:p>
        <text:p text:style-name="P31"><text:span text:style-name="Strong_20_Emphasis"><text:span text:style-name="T28">Characters</text:span></text:span><text:span text:style-name="T28">: </text:span><text:span text:style-name="Emphasis"><text:span text:style-name="T28">Emphasis</text:span></text:span><text:span text:style-name="T28">, </text:span><text:span text:style-name="Strong_20_Emphasis"><text:span text:style-name="T32">Strong</text:span></text:span><text:span text:style-name="Strong_20_Emphasis"><text:span text:style-name="T28"> </text:span></text:span><text:span text:style-name="Strong_20_Emphasis"><text:span text:style-name="T29">Emphasis</text:span></text:span><text:span text:style-name="T28">,</text:span><text:span text:style-name="Internet_20_link"><text:span text:style-name="T28"> Internet Link</text:span></text:span><text:span text:style-name="T28">, </text:span><text:span text:style-name="Visited_20_Internet_20_Link"><text:span text:style-name="T28">Visited Internet Link</text:span></text:span><text:span text:style-name="T28">, </text:span><text:span text:style-name="Numbering_20_Symbols"><text:span text:style-name="T29">Numbering Symbols</text:span></text:span><text:span text:style-name="T28"> </text:span><text:span text:style-name="T37">and Bullet</text:span><text:span text:style-name="T28">.</text:span></text:p>
        <text:h text:style-name="P13" text:outline-level="2">Customize</text:h>
        <text:p text:style-name="P29">All in styles: Side panel.</text:p>
        <text:list text:continue-numbering="true" text:style-name="Numbering_20_123">
          <text:list-item text:start-value="1">
            <text:p text:style-name="P18"><text:span text:style-name="Strong_20_Emphasis"><text:span text:style-name="T26">P</text:span></text:span><text:span text:style-name="Strong_20_Emphasis">hoto:</text:span> <text:span text:style-name="T40">right click → replace</text:span>. <text:span text:style-name="T40">Size:</text:span> 3 cm x 3 <text:span text:style-name="T26">cm, </text:span><text:span text:style-name="T40">it must square</text:span><text:span text:style-name="T26">.</text:span></text:p>
          </text:list-item>
          <text:list-item>
            <text:p text:style-name="P18"><draw:frame draw:style-name="fr2" draw:name="Aperçu Copie 1" text:anchor-type="paragraph" svg:width="5.001cm" svg:height="3.6cm" draw:z-index="3"><draw:image xlink:href="Pictures/10000001000000BD00000088E5FD96BC8F5BBF91.png" xlink:type="simple" xlink:show="embed" xlink:actuate="onLoad" draw:mime-type="image/png"/></draw:frame><text:span text:style-name="Strong_20_Emphasis"><text:span text:style-name="T37">Shapes</text:span></text:span><text:span text:style-name="Strong_20_Emphasis"><text:span text:style-name="T31">:</text:span></text:span><text:span text:style-name="T28"> they all are in the file</text:span><text:span text:style-name="T31"> « biscuits pour cv ambre.odg ». </text:span><text:span text:style-name="T37">Export each as svg, import them in the parameters of the style</text:span><text:span text:style-name="T31">. </text:span><text:span text:style-name="T39">The bottom of the orange arrow on the top of the first page should visible but not on the text of the first section</text:span><text:span text:style-name="T31">. </text:span><text:span text:style-name="T39">If necessary, modify the line spacing in the parameters of the style.</text:span></text:p>
          </text:list-item>
        </text:list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/>
    <style:font-face style:name="Jost*" svg:font-family="Jost*"/>
    <style:font-face style:name="Liberation Mono" svg:font-family="'Liberation Mono'" style:font-family-generic="modern" style:font-pitch="fixed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imbus Sans" svg:font-family="'Nimbus Sans'" style:font-adornments="Gras" style:font-family-generic="swiss" style:font-pitch="variable"/>
    <style:font-face style:name="Nimbus Sans1" svg:font-family="'Nimbus Sans'" style:font-adornments="Italique" style:font-family-generic="swiss" style:font-pitch="variable"/>
    <style:font-face style:name="Nimbus Sans2" svg:font-family="'Nimbus Sans'" style:font-adornments="Normal" style:font-family-generic="swiss"/>
    <style:font-face style:name="Nimbus Sans3" svg:font-family="'Nimbus Sans'" style:font-adornments="Normal" style:font-family-generic="swiss" style:font-pitch="variable"/>
    <style:font-face style:name="NimbusSanL" svg:font-family="NimbusSanL"/>
    <style:font-face style:name="NimbusSanL1" svg:font-family="NimbusSanL" style:font-adornments="Normal" style:font-pitch="variable"/>
    <style:font-face style:name="NimbusSansL" svg:font-family="NimbusSansL" style:font-family-generic="swiss"/>
    <style:font-face style:name="OpenSymbol" svg:font-family="OpenSymbol" style:font-charset="x-symbol"/>
    <style:font-face style:name="OpenSymbol1" svg:font-family="OpenSymbol" style:font-adornments="Normal" style:font-pitch="variable" style:font-charset="x-symbol"/>
    <style:font-face style:name="OpenSymbol2" svg:font-family="OpenSymbol" style:font-adornments="Normal" style:font-pitch="variable"/>
    <style:font-face style:name="OpenSymbol3" svg:font-family="OpenSymbol" style:font-adornments="Regular" style:font-charset="x-symbol"/>
    <style:font-face style:name="Source Han Sans CN Regular" svg:font-family="'Source Han Sans CN Regular'" style:font-family-generic="system" style:font-pitch="variable"/>
  </office:font-face-decls>
  <office:styles>
    <draw:fill-image draw:name="cerble_25_20blanc_25_20ambre" draw:display-name="cerble%20blanc%20ambre" xlink:href="Pictures/100011F9000003A0000003A0F052CCBBFC4574E5.svg" xlink:type="simple" xlink:show="embed" xlink:actuate="onLoad"/>
    <draw:fill-image draw:name="flèche_20_ambre" draw:display-name="flèche ambre" xlink:href="Pictures/10000EE2000015990000272D2721C1F50D292DB0.sv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NimbusSanL" fo:font-size="12pt" fo:language="none" fo:country="none" style:letter-kerning="true" style:font-name-asian="Source Han Sans CN Regular" style:font-size-asian="10.5pt" style:language-asian="none" style:country-asian="none" style:font-name-complex="Lohit Devanagari1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NimbusSanL" fo:font-size="12pt" fo:language="none" fo:country="none" style:letter-kerning="true" style:font-name-asian="Source Han Sans CN Regular" style:font-size-asian="10.5pt" style:language-asian="none" style:country-asian="none" style:font-name-complex="Lohit Devanagari1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15%" style:page-number="auto"/>
      <style:text-properties fo:font-size="11pt"/>
    </style:style>
    <style:style style:name="Heading" style:family="paragraph" style:parent-style-name="Standard" style:next-style-name="Subtitle" style:default-outline-level="1" style:list-style-name="" style:class="text">
      <loext:graphic-properties draw:fill="solid" draw:fill-color="#ad390e"/>
      <style:paragraph-properties fo:margin-left="2cm" fo:margin-right="0cm" fo:margin-top="0cm" fo:margin-bottom="0.199cm" style:contextual-spacing="false" fo:text-indent="0cm" style:auto-text-indent="false" fo:background-color="#ad390e" fo:keep-with-next="always">
        <style:tab-stops/>
      </style:paragraph-properties>
      <style:text-properties fo:color="#ffffff" loext:opacity="100%" style:font-name="NimbusSansL" fo:font-family="NimbusSansL" style:font-family-generic="swiss" fo:font-size="15pt" fo:font-weight="normal" style:font-name-asian="Source Han Sans CN Regular" style:font-family-asian="'Source Han Sans CN Regular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loext:graphic-properties draw:fill="none" draw:fill-color="#729fcf"/>
      <style:paragraph-properties fo:margin-left="0.4cm" fo:margin-right="0cm" fo:margin-top="0.101cm" fo:margin-bottom="0.049cm" style:contextual-spacing="true" fo:line-height="150%" fo:text-align="justify" style:justify-single-word="false" fo:text-indent="0cm" style:auto-text-indent="false" style:page-number="auto" fo:background-color="transparent" fo:padding="0.049cm" fo:border="non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margin-left="2.2cm" fo:margin-top="0.42cm" fo:margin-bottom="0.409cm" style:contextual-spacing="false" fo:text-align="center" style:justify-single-word="false"/>
      <style:text-properties style:font-name="NimbusSanL1" fo:font-family="NimbusSanL" style:font-style-name="Normal" style:font-pitch="variable" fo:font-size="16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Heading_20_1" style:class="chapter">
      <loext:graphic-properties draw:fill="none" draw:fill-color="#729fcf"/>
      <style:paragraph-properties fo:margin-left="4.001cm" fo:margin-right="0.9cm" fo:margin-top="0.199cm" fo:margin-bottom="0.109cm" style:contextual-spacing="false" fo:text-align="center" style:justify-single-word="false" fo:text-indent="0cm" style:auto-text-indent="false" fo:background-color="transparent" fo:padding-left="0.55cm" fo:padding-right="0.55cm" fo:padding-top="0.049cm" fo:padding-bottom="0.349cm" fo:border-left="none" fo:border-right="none" fo:border-top="none" fo:border-bottom="0.74pt solid #ad390e"/>
      <style:text-properties fo:color="#ad390e" loext:opacity="100%" style:font-name="NimbusSanL1" fo:font-family="NimbusSanL" style:font-style-name="Normal" style:font-pitch="variable" fo:font-size="13pt" fo:font-weight="normal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loext:graphic-properties draw:fill="bitmap" draw:fill-image-name="cerble_25_20blanc_25_20ambre" draw:fill-image-width="0.499cm" draw:fill-image-height="0.499cm" style:repeat="no-repeat" draw:fill-image-ref-point-x="0%" draw:fill-image-ref-point-y="0%" draw:fill-image-ref-point="left"/>
      <style:paragraph-properties fo:margin-left="-0.169cm" fo:margin-right="0cm" fo:margin-top="0.423cm" fo:margin-bottom="0.212cm" style:contextual-spacing="false" fo:text-indent="0.6cm" style:auto-text-indent="false" fo:padding="0cm" fo:border="none" style:join-border="false">
        <style:tab-stops>
          <style:tab-stop style:position="17cm" style:type="right" style:leader-style="solid" style:leader-text="_"/>
        </style:tab-stops>
        <style:background-image xlink:href="Pictures/100011F9000003A0000003A0F052CCBBFC4574E5.svg" xlink:type="simple" xlink:actuate="onLoad" style:position="center left" style:repeat="no-repeat"/>
      </style:paragraph-properties>
      <style:text-properties fo:color="#ad390e" loext:opacity="100%" style:font-name="NimbusSanL1" fo:font-family="NimbusSanL" style:font-style-name="Normal" style:font-pitch="variable" fo:font-size="110%" fo:font-weight="normal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loext:graphic-properties draw:fill="none" draw:fill-color="#729fcf"/>
      <style:paragraph-properties fo:margin-left="3cm" fo:margin-right="0cm" fo:margin-top="0.199cm" fo:margin-bottom="0.101cm" style:contextual-spacing="false" fo:text-indent="0cm" style:auto-text-indent="false" fo:background-color="transparent" fo:padding-left="0.049cm" fo:padding-right="0.049cm" fo:padding-top="0.049cm" fo:padding-bottom="0.199cm" fo:border-left="none" fo:border-right="none" fo:border-top="none" fo:border-bottom="0.74pt solid #ad390e">
        <style:tab-stops>
          <style:tab-stop style:position="17cm" style:type="right"/>
        </style:tab-stops>
      </style:paragraph-properties>
      <style:text-properties fo:font-variant="small-caps" fo:color="#ad390e" loext:opacity="100%" style:font-name="NimbusSanL1" fo:font-family="NimbusSanL" style:font-style-name="Normal" style:font-pitch="variable" fo:font-size="14pt" fo:font-weight="normal" style:font-size-asian="115%" style:font-weight-asian="bold" style:font-size-complex="115%" style:font-weight-complex="bold"/>
    </style:style>
    <style:style style:name="Heading_20_3" style:display-name="Heading 3" style:family="paragraph" style:parent-style-name="Heading_20_1" style:next-style-name="Text_20_body" style:default-outline-level="3" style:class="text">
      <loext:graphic-properties draw:fill="none" draw:fill-color="#ad390e"/>
      <style:paragraph-properties fo:margin-left="0.499cm" fo:margin-top="0.199cm" fo:margin-bottom="0.101cm" style:contextual-spacing="false" fo:text-indent="0cm" style:auto-text-indent="false" fo:background-color="transparent"/>
      <style:text-properties fo:font-variant="small-caps" style:use-window-font-color="true" loext:opacity="0%" fo:font-size="11pt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Sender" style:family="paragraph" style:parent-style-name="Standard" style:class="extra">
      <loext:graphic-properties draw:fill="solid" draw:fill-color="#ad390e"/>
      <style:paragraph-properties fo:margin-left="2cm" fo:margin-right="0cm" fo:margin-top="0cm" fo:margin-bottom="0.199cm" style:contextual-spacing="false" fo:text-indent="0cm" style:auto-text-indent="false" fo:background-color="#ad390e"/>
      <style:text-properties fo:color="#ffffff" loext:opacity="100%" fo:font-size="15pt"/>
    </style:style>
    <style:style style:name="Addressee" style:family="paragraph" loext:hidden="true" style:hidden="true" style:parent-style-name="Standard" style:class="extra"/>
    <style:style style:name="Salutation" style:family="paragraph" loext:hidden="true" style:hidden="true" style:parent-style-name="Standard" style:class="text"/>
    <style:style style:name="Horizontal_20_Line" style:display-name="Horizontal Line" style:family="paragraph" loext:hidden="true" style:hidden="true" style:parent-style-name="Standard" style:next-style-name="Text_20_body" style:class="html"/>
    <style:style style:name="Signature" style:family="paragraph" loext:hidden="true" style:hidden="true" style:parent-style-name="Standard" style:class="text"/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loext:graphic-properties draw:fill="solid" draw:fill-color="#ad390e"/>
      <style:paragraph-properties fo:background-color="#ad390e" fo:padding="0.049cm" fo:border-left="none" fo:border-right="none" fo:border-top="0.06pt solid #df6d14" fo:border-bottom="0.31pt solid #df6d14" text:number-lines="false" text:line-number="0">
        <style:tab-stops>
          <style:tab-stop style:position="17cm" style:type="right"/>
        </style:tab-stops>
      </style:paragraph-properties>
      <style:text-properties fo:color="#ffffff" loext:opacity="100%" fo:font-size="10pt"/>
    </style:style>
    <style:style style:name="objectifs" style:family="paragraph" style:parent-style-name="Text_20_body" style:next-style-name="Heading_20_1" style:master-page-name="">
      <style:paragraph-properties fo:margin-left="4.001cm" fo:margin-right="0.9cm" fo:margin-top="0.199cm" fo:margin-bottom="0.25cm" style:contextual-spacing="false" fo:line-height="115%" fo:text-align="justify" fo:text-align-last="center" style:justify-single-word="false" fo:text-indent="0cm" style:auto-text-indent="false" style:page-number="auto" fo:padding-left="0.55cm" fo:padding-right="0.55cm" fo:padding-top="0.049cm" fo:padding-bottom="0.349cm" fo:border-left="none" fo:border-right="none" fo:border-top="none" fo:border-bottom="0.79pt solid #ad390e"/>
      <style:text-properties fo:color="#ad390e" loext:opacity="100%" fo:font-size="13p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First_20_line_20_indent" style:display-name="First line indent" style:family="paragraph" style:parent-style-name="Text_20_body" style:next-style-name="Text_20_body" style:class="text">
      <style:paragraph-properties fo:margin-left="0.4cm" fo:margin-right="0cm" fo:margin-top="0.101cm" fo:margin-bottom="0cm" style:contextual-spacing="false" fo:text-indent="0cm" style:auto-text-indent="false">
        <style:tab-stops>
          <style:tab-stop style:position="17cm" style:type="right"/>
        </style:tab-stops>
      </style:paragraph-properties>
      <style:text-properties fo:font-variant="small-caps"/>
    </style:style>
    <style:style style:name="List_20_1" style:display-name="List 1" style:family="paragraph" style:parent-style-name="List" style:list-style-name="List_20_4" style:class="list">
      <style:paragraph-properties fo:margin-top="0.101cm" fo:margin-bottom="0.109cm" style:contextual-spacing="true" fo:line-height="115%">
        <style:tab-stops/>
      </style:paragraph-properties>
    </style:style>
    <style:style style:name="Text_20_body_20_indent" style:display-name="Text body indent" style:family="paragraph" style:parent-style-name="Text_20_body" style:class="text">
      <loext:graphic-properties draw:fill="solid" draw:fill-color="#ad390e"/>
      <style:paragraph-properties fo:margin-left="0cm" fo:margin-right="0cm" fo:margin-top="0cm" fo:margin-bottom="0.049cm" style:contextual-spacing="true" fo:text-align="end" style:justify-single-word="false" fo:text-indent="0cm" style:auto-text-indent="false" fo:background-color="#ad390e"/>
      <style:text-properties fo:color="#ffffff" loext:opacity="100%" fo:font-size="10pt"/>
    </style:style>
    <style:style style:name="Frame_20_contents" style:display-name="Frame contents" style:family="paragraph" style:parent-style-name="Standard" style:class="extra">
      <style:paragraph-properties fo:margin-left="0.101cm" fo:margin-right="0cm" fo:text-indent="0cm" style:auto-text-indent="false">
        <style:tab-stops>
          <style:tab-stop style:position="7.5cm" style:type="right"/>
        </style:tab-stops>
      </style:paragraph-properties>
      <style:text-properties fo:font-size="11pt"/>
    </style:style>
    <style:style style:name="contenu_20_de_20_cadre_20_titres" style:display-name="contenu de cadre titres" style:family="paragraph" style:parent-style-name="Frame_20_contents" style:next-style-name="Frame_20_contents">
      <loext:graphic-properties draw:fill="solid" draw:fill-color="#ad390e"/>
      <style:paragraph-properties fo:margin-left="0cm" fo:margin-right="0cm" fo:margin-top="0.101cm" fo:margin-bottom="0.101cm" style:contextual-spacing="false" fo:text-align="center" style:justify-single-word="false" fo:text-indent="0cm" style:auto-text-indent="false" fo:background-color="#ad390e"/>
      <style:text-properties fo:font-variant="small-caps" fo:color="#ffffff" loext:opacity="100%" fo:font-size="12pt" fo:background-color="transparent"/>
    </style:style>
    <style:style style:name="contenu_20_de_20_cadre_20_coordonnées" style:display-name="contenu de cadre coordonnées" style:family="paragraph" style:parent-style-name="Frame_20_contents">
      <style:text-properties fo:color="#ffffff" loext:opacity="100%" fo:font-size="10pt"/>
    </style:style>
    <style:style style:name="Numbering_20_1" style:display-name="Numbering 1" style:family="paragraph" style:parent-style-name="List" style:list-style-name="Numbering_20_123" style:class="list">
      <style:paragraph-properties fo:margin-top="0cm" fo:margin-bottom="0.212cm" style:contextual-spacing="false"/>
    </style:style>
    <style:style style:name="Numbering_20_Symbols" style:display-name="Numbering Symbols" style:family="text">
      <style:text-properties fo:color="#ad390e" loext:opacity="100%" style:font-name="NimbusSanL1" fo:font-family="NimbusSanL" style:font-style-name="Normal" style:font-pitch="variable" fo:font-size="12pt"/>
    </style:style>
    <style:style style:name="Bullet_20_Symbols" style:display-name="Bullet Symbols" style:family="text">
      <style:text-properties fo:color="#ad390e" loext:opacity="100%" style:font-name="OpenSymbol2" fo:font-family="OpenSymbol" style:font-style-name="Normal" style:font-pitch="variable" fo:font-weight="normal" style:font-name-asian="OpenSymbol" style:font-family-asian="OpenSymbol" style:font-charset-asian="x-symbol" style:font-name-complex="OpenSymbol" style:font-family-complex="OpenSymbol" style:font-charset-complex="x-symbol"/>
    </style:style>
    <style:style style:name="Bullet_20_Symbols_20__28_user_29_" style:display-name="Bullet Symbols (user)" style:family="text">
      <style:text-properties style:font-name="OpenSymbol1" fo:font-family="OpenSymbol" style:font-style-name="Normal" style:font-pitch="variable" style:font-charset="x-symbol"/>
    </style:style>
    <style:style style:name="Emphasis" style:family="text">
      <style:text-properties style:font-name="Nimbus Sans1" fo:font-family="'Nimbus Sans'" style:font-style-name="Italique" style:font-family-generic="swiss" style:font-pitch="variable" fo:font-size="11pt" fo:font-style="italic"/>
    </style:style>
    <style:style style:name="Strong_20_Emphasis" style:display-name="Strong Emphasis" style:family="text">
      <style:text-properties style:font-name="Nimbus Sans" fo:font-family="'Nimbus Sans'" style:font-style-name="Gras" style:font-family-generic="swiss" style:font-pitch="variable" fo:font-size="11pt" fo:font-weight="bold" style:font-weight-asian="bold" style:font-weight-complex="bold"/>
    </style:style>
    <style:style style:name="Footnote_20_anchor" style:display-name="Footnote anchor" style:family="text">
      <style:text-properties style:text-position="super 58%" style:font-name="Nimbus Sans3" fo:font-family="'Nimbus Sans'" style:font-style-name="Normal" style:font-family-generic="swiss" style:font-pitch="variable" fo:font-size="11pt"/>
    </style:style>
    <style:style style:name="Endnote_20_anchor" style:display-name="Endnote anchor" style:family="text">
      <style:text-properties style:text-position="super 58%" style:font-name="Nimbus Sans3" fo:font-family="'Nimbus Sans'" style:font-style-name="Normal" style:font-family-generic="swiss" style:font-pitch="variable" fo:font-size="11pt"/>
    </style:style>
    <style:style style:name="Caption_20_characters" style:display-name="Caption characters" style:family="text">
      <style:text-properties style:font-name="Nimbus Sans3" fo:font-family="'Nimbus Sans'" style:font-style-name="Normal" style:font-family-generic="swiss" style:font-pitch="variable" fo:font-size="11pt"/>
    </style:style>
    <style:style style:name="Footnote_20_Symbol" style:display-name="Footnote Symbol" style:family="text">
      <style:text-properties style:font-name="Nimbus Sans3" fo:font-family="'Nimbus Sans'" style:font-style-name="Normal" style:font-family-generic="swiss" style:font-pitch="variable" fo:font-size="11pt"/>
    </style:style>
    <style:style style:name="Endnote_20_Symbol" style:display-name="Endnote Symbol" style:family="text">
      <style:text-properties style:font-name="Nimbus Sans3" fo:font-family="'Nimbus Sans'" style:font-style-name="Normal" style:font-family-generic="swiss" style:font-pitch="variable" fo:font-size="11pt"/>
    </style:style>
    <style:style style:name="Vertical_20_Numbering_20_Symbols" style:display-name="Vertical Numbering Symbols" style:family="text" style:parent-style-name="Numbering_20_Symbols">
      <style:text-properties style:text-rotation-angle="90" style:text-rotation-scale="line-height"/>
    </style:style>
    <style:style style:name="Citation" style:family="text">
      <style:text-properties style:font-name="Nimbus Sans1" fo:font-family="'Nimbus Sans'" style:font-style-name="Italique" style:font-family-generic="swiss" style:font-pitch="variable" fo:font-size="11pt" fo:font-style="italic" style:font-style-asian="italic" style:font-style-complex="italic"/>
    </style:style>
    <style:style style:name="Definition" style:family="text">
      <style:text-properties style:font-name="Nimbus Sans3" fo:font-family="'Nimbus Sans'" style:font-style-name="Normal" style:font-family-generic="swiss" style:font-pitch="variable" fo:font-size="11pt"/>
    </style:style>
    <style:style style:name="Main_20_index_20_entry" style:display-name="Main index entry" style:family="text">
      <style:text-properties style:font-name="Nimbus Sans" fo:font-family="'Nimbus Sans'" style:font-style-name="Gras" style:font-family-generic="swiss" style:font-pitch="variable" fo:font-size="11pt" fo:font-weight="bold" style:font-weight-asian="bold" style:font-weight-complex="bold"/>
    </style:style>
    <style:style style:name="Drop_20_Caps" style:display-name="Drop Caps" style:family="text"/>
    <style:style style:name="Internet_20_link" style:display-name="Internet link" style:family="text">
      <style:text-properties style:use-window-font-color="true" loext:opacity="0%" style:font-name="Nimbus Sans3" fo:font-family="'Nimbus Sans'" style:font-style-name="Normal" style:font-family-generic="swiss" style:font-pitch="variable" fo:font-size="11pt" fo:language="zxx" fo:country="none" style:text-underline-style="none" style:language-asian="zxx" style:country-asian="none" style:language-complex="zxx" style:country-complex="none"/>
    </style:style>
    <style:style style:name="Visited_20_Internet_20_Link" style:display-name="Visited Internet Link" style:family="text" style:parent-style-name="Internet_20_link">
      <style:text-properties fo:color="#ad390e" loext:opacity="100%" style:font-name="NimbusSanL1" fo:font-family="NimbusSanL" style:font-style-name="Normal" style:font-pitch="variable" fo:language="zxx" fo:country="none" style:text-underline-style="none" style:language-asian="zxx" style:country-asian="none" style:language-complex="zxx" style:country-complex="none"/>
    </style:style>
    <style:style style:name="Page_20_Number" style:display-name="Page Number" style:family="text" style:parent-style-name="Numbering_20_Symbols"/>
    <style:style style:name="Line_20_numbering" style:display-name="Line numbering" style:family="text" style:parent-style-name="Numbering_20_Symbols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photo" style:family="graphic" style:parent-style-name="Graphics">
      <style:graphic-properties svg:width="3.23cm" style:rel-width="19%" svg:height="3.23cm" svg:x="0cm" svg:y="0cm" fo:margin-left="0cm" fo:margin-right="0cm" fo:margin-top="0cm" fo:margin-bottom="0cm" style:wrap="dynamic" style:number-wrapped-paragraphs="no-limit" style:wrap-contour="false" style:vertical-pos="top" style:vertical-rel="page-content" style:horizontal-pos="left" style:horizontal-rel="page-content" fo:background-color="transparent" draw:fill="none" draw:fill-color="#729fcf" draw:wrap-influence-on-position="once-concurrent" loext:allow-overlap="true" loext:rel-width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049cm" fo:border="none"/>
    </style:style>
    <text:outline-style style:name="Outline">
      <text:outline-level-style text:level="1" loext:num-list-format=" %1%" style:num-prefix=" " style:num-format="">
        <style:list-level-properties text:list-level-position-and-space-mode="label-alignment">
          <style:list-level-label-alignment text:label-followed-by="listtab" text:list-tab-stop-position="0.4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Bullet_20_Symbols" loext:num-list-format="%1%" text:bullet-char="━">
        <style:list-level-properties text:list-level-position-and-space-mode="label-alignment">
          <style:list-level-label-alignment text:label-followed-by="listtab" text:list-tab-stop-position="0.101cm" fo:text-indent="0.9cm" fo:margin-left="0.101cm"/>
        </style:list-level-properties>
        <style:text-properties style:font-name="OpenSymbol3"/>
      </text:list-level-style-bullet>
      <text:list-level-style-bullet text:level="2" text:style-name="Numbering_20_Symbols" loext:num-list-format="%2%" text:bullet-char="━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3"/>
      </text:list-level-style-bullet>
      <text:list-level-style-bullet text:level="3" text:style-name="Numbering_20_Symbols" loext:num-list-format="%3%" text:bullet-char="━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3"/>
      </text:list-level-style-bullet>
      <text:list-level-style-bullet text:level="4" text:style-name="Numbering_20_Symbols" loext:num-list-format="%4%" text:bullet-char="━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3"/>
      </text:list-level-style-bullet>
      <text:list-level-style-bullet text:level="5" text:style-name="Numbering_20_Symbols" loext:num-list-format="%5%" text:bullet-char="━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3"/>
      </text:list-level-style-bullet>
      <text:list-level-style-bullet text:level="6" text:style-name="Numbering_20_Symbols" loext:num-list-format="%6%" text:bullet-char="━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3"/>
      </text:list-level-style-bullet>
      <text:list-level-style-bullet text:level="7" text:style-name="Numbering_20_Symbols" loext:num-list-format="%7%" text:bullet-char="━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3"/>
      </text:list-level-style-bullet>
      <text:list-level-style-bullet text:level="8" text:style-name="Numbering_20_Symbols" loext:num-list-format="%8%" text:bullet-char="━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3"/>
      </text:list-level-style-bullet>
      <text:list-level-style-bullet text:level="9" text:style-name="Numbering_20_Symbols" loext:num-list-format="%9%" text:bullet-char="━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3"/>
      </text:list-level-style-bullet>
      <text:list-level-style-bullet text:level="10" text:style-name="Numbering_20_Symbols" loext:num-list-format="%10%" text:bullet-char="━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3"/>
      </text:list-level-style-bullet>
    </text:list-style>
    <text:list-style style:name="List_20_3" style:display-name="List 3">
      <text:list-level-style-image text:level="1" xlink:href="Pictures/100000010000000B0000000B5422D3F5DCE21F30.gif" xlink:type="simple" xlink:show="embed" xlink:actuate="onLoad">
        <style:list-level-properties text:list-level-position-and-space-mode="label-alignment" style:vertical-pos="top" style:vertical-rel="line" fo:width="0.439cm" fo:height="0.439cm">
          <style:list-level-label-alignment text:label-followed-by="listtab" text:list-tab-stop-position="0.395cm" fo:text-indent="-0.395cm" fo:margin-left="0.395cm"/>
        </style:list-level-properties>
      </text:list-level-style-image>
      <text:list-level-style-image text:level="2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79cm" fo:text-indent="-0.395cm" fo:margin-left="0.79cm"/>
        </style:list-level-properties>
      </text:list-level-style-image>
      <text:list-level-style-image text:level="3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395cm" fo:text-indent="-0.395cm" fo:margin-left="0.395cm"/>
        </style:list-level-properties>
      </text:list-level-style-image>
      <text:list-level-style-image text:level="4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79cm" fo:text-indent="-0.395cm" fo:margin-left="0.79cm"/>
        </style:list-level-properties>
      </text:list-level-style-image>
      <text:list-level-style-image text:level="5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395cm" fo:text-indent="-0.395cm" fo:margin-left="0.395cm"/>
        </style:list-level-properties>
      </text:list-level-style-image>
      <text:list-level-style-image text:level="6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79cm" fo:text-indent="-0.395cm" fo:margin-left="0.79cm"/>
        </style:list-level-properties>
      </text:list-level-style-image>
      <text:list-level-style-image text:level="7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395cm" fo:text-indent="-0.395cm" fo:margin-left="0.395cm"/>
        </style:list-level-properties>
      </text:list-level-style-image>
      <text:list-level-style-image text:level="8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79cm" fo:text-indent="-0.395cm" fo:margin-left="0.79cm"/>
        </style:list-level-properties>
      </text:list-level-style-image>
      <text:list-level-style-image text:level="9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395cm" fo:text-indent="-0.395cm" fo:margin-left="0.395cm"/>
        </style:list-level-properties>
      </text:list-level-style-image>
      <text:list-level-style-image text:level="10" xlink:href="Pictures/100000010000000B0000000B5422D3F5DCE21F30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0.79cm" fo:text-indent="-0.395cm" fo:margin-left="0.79cm"/>
        </style:list-level-properties>
      </text:list-level-style-image>
    </text:list-style>
    <text:list-style style:name="List_20_4" style:display-name="List 4">
      <text:list-level-style-bullet text:level="1" text:style-name="Bullet_20_Symbols" loext:num-list-format="%1%" text:bullet-char="➲">
        <style:list-level-properties text:list-level-position-and-space-mode="label-alignment">
          <style:list-level-label-alignment text:label-followed-by="space" fo:text-indent="0.6cm" fo:margin-left="0.4cm"/>
        </style:list-level-properties>
        <style:text-properties style:font-name="OpenSymbol3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14">
      <number:month number:style="long"/>
      <number:text>/</number:text>
      <number:year number:style="long"/>
    </number:date-style>
    <number:date-style style:name="N10114" number:language="fr" number:country="FR">
      <number:month number:style="long" number:textual="true"/>
      <number:text> </number:text>
      <number:year number:style="long"/>
    </number:date-style>
    <number:date-style style:name="N10115" number:language="fr" number:country="FR"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officeooo:rsid="0038ddea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6.00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bitmap" draw:fill-image-name="flèche_20_ambre" draw:fill-image-width="19%" draw:fill-image-height="30%" style:repeat="no-repeat" draw:fill-image-ref-point-x="0%" draw:fill-image-ref-point-y="0%" draw:fill-image-ref-point="top-left" style:footnote-max-height="0cm" loext:margin-gutter="0cm">
        <style:background-image xlink:href="Pictures/10000EE2000015990000272D2721C1F50D292DB0.svg" xlink:type="simple" xlink:actuate="onLoad" style:position="top left" style:repeat="no-repeat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bitmap" draw:background-size="border" draw:fill-image-name="flèche_20_ambre" draw:fill-image-width="19%" draw:fill-image-height="30%" style:repeat="no-repeat" draw:fill-image-ref-point-x="0%" draw:fill-image-ref-point-y="0%" draw:fill-image-ref-point="top-left"/>
    </style:style>
    <number:date-style style:name="N35">
      <number:quarter number:style="long"/>
      <number:text> </number:text>
      <number:year/>
    </number:date-style>
  </office:automatic-styles>
  <office:master-styles>
    <style:master-page style:name="Standard" style:page-layout-name="Mpm1" draw:style-name="Mdp1">
      <style:footer>
        <text:p text:style-name="Footer"><text:variable-get text:name="Prénom">prénom</text:variable-get><text:s/><text:variable-get text:name="Nom">nom</text:variable-get>- <text:span text:style-name="MT1"><text:title>Job (remplir le champ Titre des Propriétés du Fichier/Fill the field Title in the Properties of the File)</text:title></text:span><text:span text:style-name="MT1"><text:s/>- </text:span><text:span text:style-name="MT1"><text:print-date style:data-style-name="N35"/></text:span><text:span text:style-name="MT1"><text:modification-date style:data-style-name="N35">3e trimestre 23</text:modification-date></text:span><text:span text:style-name="MT1"><text:tab/></text:span><text:span text:style-name="MT1"><text:page-number text:select-page="current">2</text:page-number></text:span><text:span text:style-name="MT1"> / </text:span><text:span text:style-name="MT1"><text:page-count>3</text:page-count></text:span></text:p>
      </style:footer>
    </style:master-page>
    <style:master-page style:name="First_20_Page" style:display-name="First Page" style:page-layout-name="Mpm2" draw:style-name="Mdp2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27T20:11:55.578982347</meta:creation-date>
    <dc:title>Job (remplir le champ Titre des Propriétés du Fichier/Fill the field Title in the Properties of the File)</dc:title>
    <meta:editing-cycles>17</meta:editing-cycles>
    <meta:editing-duration>PT4H13M22S</meta:editing-duration>
    <meta:generator>LibreOffice/7.6.0.3$Linux_X86_64 LibreOffice_project/69edd8b8ebc41d00b4de3915dc82f8f0fc3b6265</meta:generator>
    <meta:initial-creator>Isabelle Dutailly</meta:initial-creator>
    <dc:date>2023-09-07T16:23:03.479723020</dc:date>
    <dc:creator>Isabelle Dutailly</dc:creator>
    <meta:document-statistic meta:table-count="0" meta:image-count="3" meta:object-count="0" meta:page-count="3" meta:paragraph-count="56" meta:word-count="626" meta:character-count="3506" meta:non-whitespace-character-count="2942"/>
    <meta:user-defined meta:name="Droits">Licence CC by -sa</meta:user-defined>
    <meta:user-defined meta:name="Source">https://numericoach.net</meta:user-defined>
    <meta:template xlink:type="simple" xlink:actuate="onRequest" xlink:title="cv ambre" xlink:href="../../../Modèles/CV/cv%20ambre.ott" meta:date="2023-06-27T20:11:52.007539682"/>
  </office:meta>
</office:document-meta>
</file>